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 fo:padding-right="19.2756pt"/>
    </style:style>
    <style:style style:name="PluginODTAutoStyle_Paragraph_4" style:family="paragraph">
      <style:paragraph-properties fo:padding-right="19.2756pt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 fo:padding-right="19.2756pt"/>
    </style:style>
    <style:style style:name="PluginODTAutoStyle_Paragraph_6" style:family="paragraph">
      <style:paragraph-properties fo:padding-right="19.2756p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mp_humidity"/><text:bookmark-start text:name="__RefHeading___влажность_и_температура_1"/><text:bookmark-start text:name="влажность_и_температура"/>Влажность и температура<text:bookmark-end text:name="__RefHeading___влажность_и_температура_1"/><text:bookmark-end text:name="влажность_и_температура"/></text:h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/>
          <table:table-cell office:value-type="string" table:style-name="PluginODTAutoStyle_TableCell_5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 fo:padding-right="19.2756pt"/>
    </style:style>
    <style:style style:name="PluginODTAutoStyle_Paragraph_4" style:family="paragraph">
      <style:paragraph-properties fo:padding-right="19.2756pt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 fo:padding-right="19.2756pt"/>
    </style:style>
    <style:style style:name="PluginODTAutoStyle_Paragraph_6" style:family="paragraph">
      <style:paragraph-properties fo:padding-right="19.2756p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ublic:temp_humidity</dc:title>
  </office:meta>
</office:document-meta>
</file>