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каталог_для_гостей_1"/><text:bookmark-start text:name="каталог_для_гостей"/>Каталог для гостей<text:bookmark-end text:name="__RefHeading___каталог_для_гостей_1"/><text:bookmark-end text:name="каталог_для_гостей"/></text:h>
      <text:p text:style-name="Horizontal_20_Line"/>
      <text:p text:style-name="Text_20_body">{blog&gt;:public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ublic:start</dc:title>
  </office:meta>
</office:document-meta>
</file>